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ьзователи-активного-гражданина-из-района-новогиреево-выберут-лучший-беговой-маршрут-москвы"/>Пользователи «Активного гражданина» из района Новогиреево выберут лучший беговой маршрут Москвы<text:bookmark-end text:name="пользователи-активного-гражданина-из-района-новогиреево-выберут-лучший-беговой-маршрут-москвы"/></text:h>
      <text:p text:style-name="First_20_paragraph">30.06.2025</text:p>
      <text:p text:style-name="Text_20_body"><text:span text:style-name="T1">30.06.2025. Новое голосование началось в проекте «Активный гражданин». Жители столицы определят самый удобный и живописный маршрут для пробежек. Участники опроса могут выбрать до трех вариантов ответа.</text:span></text:p>
      <text:p text:style-name="Text_20_body"><text:line-break/></text:p>
      <text:p text:style-name="Text_20_body">Поделиться своим мнением могут пользователи из района Новогиреево с полной или стандартной учетной записью на mos.ru. В список для голосования вошли семь трасс, подходящих как новичкам, так и опытным спортсменам. Свои рекомендации представил сооснователь спортивного объединения «Беговое сообщество» и директор Московского марафона Дмитрий Тарасов.</text:p>
      <text:p text:style-name="Text_20_body"><text:line-break/></text:p>
      <text:p text:style-name="Text_20_body">Участникам голосования начислят баллы городской программы лояльности «Миллион призов», которые можно использовать для получения товаров и услуг от партнеров или направить на благотворительность.</text:p>
      <text:p text:style-name="Text_20_body"><text:line-break/></text:p>
      <text:p text:style-name="Text_20_body">Адрес страницы: <text:a xlink:type="simple" xlink:href="http://novogireevo.mos.ru/presscenter/news/detail/13070785.html" office:name=""><text:span text:style-name="Definition">http://novogireevo.mos.ru/presscenter/news/detail/13070785.html</text:span></text:a></text:p>
      <text:p text:style-name="Text_20_body"><text:a xlink:type="simple" xlink:href="http://novogireevo.mos.ru" office:name=""><text:span text:style-name="Definition">Управа района Новогир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30T06:30:07Z</meta:creation-date>
    <dc:date>2025-06-30T06:30:07Z</dc:date>
  </office:meta>
</office:document-meta>
</file>