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дучреждения-новогиреева-возвращаются-к-плановому-режиму-работы"/>Медучреждения Новогиреева возвращаются к плановому режиму работы<text:bookmark-end text:name="медучреждения-новогиреева-возвращаются-к-плановому-режиму-работы"/></text:h>
      <text:p text:style-name="First_20_paragraph">21.02.2022</text:p>
      <text:p text:style-name="Text_20_body"><text:span text:style-name="T1">В Москве и в Новогирееве в том числе наблюдается позитивная динамика уровня заболеваемости коронавирусной инфекцией, которая позволяет системе здравоохранения возвращаться к плановому режиму работы.</text:span></text:p>
      <text:p text:style-name="Text_20_body">За последнюю неделю количество заболевших уменьшилось на треть, а количество госпитализаций — на 15 процентов. Ситуация в поликлиниках еще остается напряженной: за неделю медики 655 тысяч раз контактировали с больными ОРВИ и COVID-19.</text:p>
      <text:p text:style-name="Text_20_body">Фото: mskagency.ru / Автор: Сандурская Софья</text:p>
      <text:p text:style-name="Text_20_body"><text:line-break/></text:p>
      <text:p text:style-name="Text_20_body">Адрес страницы: <text:a xlink:type="simple" xlink:href="http://novogireevo.mos.ru/presscenter/news/detail/10637546.html" office:name=""><text:span text:style-name="Definition">http://novogireevo.mos.ru/presscenter/news/detail/10637546.html</text:span></text:a></text:p>
      <text:p text:style-name="Text_20_body"><text:a xlink:type="simple" xlink:href="http://novogireevo.mos.ru" office:name=""><text:span text:style-name="Definition">Управа района Новогир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3T13:52:15Z</meta:creation-date>
    <dc:date>2024-02-23T13:52:15Z</dc:date>
  </office:meta>
</office:document-meta>
</file>