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оддоме-им.-е.о.-мухина-родились-четверняшки"/>В роддоме им. Е.О. Мухина родились четверняшки<text:bookmark-end text:name="в-роддоме-им.-е.о.-мухина-родились-четверняшки"/></text:h>
      <text:p text:style-name="First_20_paragraph">20.08.2021</text:p>
      <text:p text:style-name="Text_20_body"><text:line-break/>В Перинатальном центре ГКБ №70 им. Е.О. Мухина (Федеративный проспект, 17) родились четверняшки. Информация об этом размещена на официальной странице роддома в Instagram.</text:p>
      <text:p text:style-name="Text_20_body"><text:line-break/></text:p>
      <text:p text:style-name="Text_20_body">— Малыши родились с помощью кесарева сечения. Благодаря слаженной работе команды врачей, мама и малыши чувствуют себя хорошо, — сказано в сообщении.</text:p>
      <text:p text:style-name="Text_20_body"><text:line-break/></text:p>
      <text:p text:style-name="Text_20_body">Появление такого количества детей за одни роды, действительно, чудо. Четверняшки рождаются не так уж часто — один раз на 700 тысяч родов.</text:p>
      <text:p text:style-name="Text_20_body"><text:line-break/></text:p>
      <text:p text:style-name="Text_20_body">Адрес страницы: <text:a xlink:type="simple" xlink:href="http://novogireevo.mos.ru/presscenter/news/detail/10196378.html" office:name=""><text:span text:style-name="Definition">http://novogireevo.mos.ru/presscenter/news/detail/10196378.html</text:span></text:a></text:p>
      <text:p text:style-name="Text_20_body"><text:a xlink:type="simple" xlink:href="http://novogireevo.mos.ru" office:name=""><text:span text:style-name="Definition">Управа района Новогир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9T12:33:37Z</meta:creation-date>
    <dc:date>2024-08-19T12:33:37Z</dc:date>
  </office:meta>
</office:document-meta>
</file>